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Helvetica" svg:font-family="Helvetica"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center" fo:margin-bottom="0in"/>
      <style:text-properties style:font-name="Times New Roman" fo:font-weight="bold" style:font-weight-asian="bold" fo:font-size="12pt" style:font-size-asian="12pt" style:font-size-complex="12pt"/>
    </style:style>
    <style:style style:name="P2" style:parent-style-name="Normal" style:family="paragraph">
      <style:paragraph-properties fo:text-align="center"/>
    </style:style>
    <style:style style:name="T3" style:parent-style-name="DefaultParagraphFont" style:family="text">
      <style:text-properties style:font-name="Helvetica" fo:font-weight="bold" style:font-weight-asian="bold" fo:color="#353C41" fo:font-size="10.5pt" style:font-size-asian="10.5pt" style:font-size-complex="10.5pt" fo:background-color="#FFFFFF"/>
    </style:style>
    <style:style style:name="T4" style:parent-style-name="DefaultParagraphFont" style:family="text">
      <style:text-properties style:font-name="Times New Roman" fo:font-weight="bold" style:font-weight-asian="bold" fo:color="#353C41" fo:font-size="12pt" style:font-size-asian="12pt" style:font-size-complex="12pt" fo:background-color="#FFFFFF"/>
    </style:style>
    <style:style style:name="T5" style:parent-style-name="DefaultParagraphFont" style:family="text">
      <style:text-properties style:font-name="Times New Roman" fo:font-weight="bold" style:font-weight-asian="bold" fo:font-size="12pt" style:font-size-asian="12pt" style:font-size-complex="12pt"/>
    </style:style>
    <style:style style:name="T6" style:parent-style-name="DefaultParagraphFont" style:family="text">
      <style:text-properties style:font-name="Helvetica" fo:font-weight="bold" style:font-weight-asian="bold" fo:color="#353C41" fo:font-size="10.5pt" style:font-size-asian="10.5pt" style:font-size-complex="10.5pt" fo:background-color="#FFFFFF"/>
    </style:style>
    <style:style style:name="T7" style:parent-style-name="DefaultParagraphFont" style:family="text">
      <style:text-properties style:font-name="Times New Roman" fo:font-weight="bold" style:font-weight-asian="bold" fo:font-size="12pt" style:font-size-asian="12pt" style:font-size-complex="12pt"/>
    </style:style>
    <style:style style:name="P8"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9"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10"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11"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12"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13"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14" style:parent-style-name="Normal" style:family="paragraph">
      <style:paragraph-properties fo:text-align="justify" fo:margin-bottom="0in" fo:text-indent="0.1972in"/>
    </style:style>
    <style:style style:name="T15" style:parent-style-name="DefaultParagraphFont" style:family="text">
      <style:text-properties style:font-name="Times New Roman" fo:font-weight="bold" style:font-weight-asian="bold" fo:color="#000000" fo:font-size="12pt" style:font-size-asian="12pt" style:font-size-complex="12pt"/>
    </style:style>
    <style:style style:name="T16" style:parent-style-name="DefaultParagraphFont" style:family="text">
      <style:text-properties style:font-name="Times New Roman" fo:color="#000000" fo:font-size="12pt" style:font-size-asian="12pt" style:font-size-complex="12pt"/>
    </style:style>
    <style:style style:name="P17" style:parent-style-name="Normal" style:family="paragraph">
      <style:paragraph-properties fo:text-align="justify" fo:margin-bottom="0in" fo:margin-left="0.25in" fo:text-indent="-0.0527in">
        <style:tab-stops/>
      </style:paragraph-properties>
    </style:style>
    <style:style style:name="T18" style:parent-style-name="DefaultParagraphFont" style:family="text">
      <style:text-properties style:font-name="Times New Roman" fo:font-weight="bold" style:font-weight-asian="bold" fo:color="#000000" fo:font-size="12pt" style:font-size-asian="12pt" style:font-size-complex="12pt"/>
    </style:style>
    <style:style style:name="T19" style:parent-style-name="DefaultParagraphFont" style:family="text">
      <style:text-properties style:font-name="Times New Roman" fo:color="#000000" fo:font-size="12pt" style:font-size-asian="12pt" style:font-size-complex="12pt"/>
    </style:style>
    <style:style style:name="P20" style:parent-style-name="Normal" style:family="paragraph">
      <style:paragraph-properties fo:text-align="justify" fo:margin-bottom="0in" fo:margin-left="0.25in" fo:text-indent="-0.0527in">
        <style:tab-stops/>
      </style:paragraph-properties>
    </style:style>
    <style:style style:name="T21" style:parent-style-name="DefaultParagraphFont" style:family="text">
      <style:text-properties style:font-name="Times New Roman" fo:font-weight="bold" style:font-weight-asian="bold" fo:color="#000000" fo:font-size="12pt" style:font-size-asian="12pt" style:font-size-complex="12pt"/>
    </style:style>
    <style:style style:name="T22" style:parent-style-name="DefaultParagraphFont" style:family="text">
      <style:text-properties style:font-name="Times New Roman" fo:font-weight="bold" style:font-weight-asian="bold" fo:color="#000000" fo:font-size="12pt" style:font-size-asian="12pt" style:font-size-complex="12pt"/>
    </style:style>
    <style:style style:name="T23" style:parent-style-name="DefaultParagraphFont" style:family="text">
      <style:text-properties style:font-name="Times New Roman" fo:color="#000000" fo:font-size="12pt" style:font-size-asian="12pt" style:font-size-complex="12pt"/>
    </style:style>
    <style:style style:name="P24" style:parent-style-name="Normal" style:family="paragraph">
      <style:paragraph-properties fo:text-align="justify" fo:margin-bottom="0in" fo:text-indent="0.1972in"/>
    </style:style>
    <style:style style:name="T25" style:parent-style-name="DefaultParagraphFont" style:family="text">
      <style:text-properties style:font-name="Times New Roman" fo:font-weight="bold" style:font-weight-asian="bold" fo:color="#000000" fo:font-size="12pt" style:font-size-asian="12pt" style:font-size-complex="12pt"/>
    </style:style>
    <style:style style:name="T26" style:parent-style-name="DefaultParagraphFont" style:family="text">
      <style:text-properties style:font-name="Times New Roman" fo:color="#000000" fo:font-size="12pt" style:font-size-asian="12pt" style:font-size-complex="12pt"/>
    </style:style>
    <style:style style:name="P27" style:parent-style-name="Normal" style:family="paragraph">
      <style:paragraph-properties fo:text-align="justify" fo:margin-bottom="0in" fo:text-indent="0.1972in"/>
    </style:style>
    <style:style style:name="T28" style:parent-style-name="DefaultParagraphFont" style:family="text">
      <style:text-properties style:font-name="Times New Roman" fo:font-weight="bold" style:font-weight-asian="bold" fo:color="#000000" fo:font-size="12pt" style:font-size-asian="12pt" style:font-size-complex="12pt"/>
    </style:style>
    <style:style style:name="T29" style:parent-style-name="DefaultParagraphFont" style:family="text">
      <style:text-properties style:font-name="Times New Roman" fo:color="#000000" fo:font-size="12pt" style:font-size-asian="12pt" style:font-size-complex="12pt"/>
    </style:style>
    <style:style style:name="T30" style:parent-style-name="DefaultParagraphFont" style:family="text">
      <style:text-properties style:font-name="Times New Roman" fo:color="#000000" fo:font-size="12pt" style:font-size-asian="12pt" style:font-size-complex="12pt"/>
    </style:style>
    <style:style style:name="P31" style:parent-style-name="Normal" style:family="paragraph">
      <style:paragraph-properties fo:text-align="justify" fo:margin-bottom="0in" fo:text-indent="0.1972in"/>
    </style:style>
    <style:style style:name="T32" style:parent-style-name="DefaultParagraphFont" style:family="text">
      <style:text-properties style:font-name="Times New Roman" fo:font-weight="bold" style:font-weight-asian="bold" fo:color="#000000" fo:font-size="12pt" style:font-size-asian="12pt" style:font-size-complex="12pt"/>
    </style:style>
    <style:style style:name="T33" style:parent-style-name="DefaultParagraphFont" style:family="text">
      <style:text-properties style:font-name="Times New Roman" fo:color="#000000" fo:font-size="12pt" style:font-size-asian="12pt" style:font-size-complex="12pt"/>
    </style:style>
    <style:style style:name="T34" style:parent-style-name="DefaultParagraphFont" style:family="text">
      <style:text-properties style:font-name="Times New Roman" fo:color="#000000" fo:font-size="12pt" style:font-size-asian="12pt" style:font-size-complex="12pt"/>
    </style:style>
    <style:style style:name="P35" style:parent-style-name="Normal" style:family="paragraph">
      <style:paragraph-properties fo:text-align="justify" fo:margin-bottom="0in" fo:text-indent="0.1972in"/>
    </style:style>
    <style:style style:name="T36" style:parent-style-name="DefaultParagraphFont" style:family="text">
      <style:text-properties style:font-name="Times New Roman" fo:font-weight="bold" style:font-weight-asian="bold" fo:color="#000000" fo:font-size="12pt" style:font-size-asian="12pt" style:font-size-complex="12pt"/>
    </style:style>
    <style:style style:name="T37" style:parent-style-name="DefaultParagraphFont" style:family="text">
      <style:text-properties style:font-name="Times New Roman" fo:color="#000000" fo:font-size="12pt" style:font-size-asian="12pt" style:font-size-complex="12pt"/>
    </style:style>
    <style:style style:name="T38" style:parent-style-name="DefaultParagraphFont" style:family="text">
      <style:text-properties style:font-name="Times New Roman" fo:color="#000000" fo:font-size="12pt" style:font-size-asian="12pt" style:font-size-complex="12pt"/>
    </style:style>
    <style:style style:name="P39" style:parent-style-name="Normal" style:family="paragraph">
      <style:paragraph-properties fo:text-align="justify" fo:margin-bottom="0in" fo:text-indent="0.1972in"/>
    </style:style>
    <style:style style:name="T40" style:parent-style-name="DefaultParagraphFont" style:family="text">
      <style:text-properties style:font-name="Times New Roman" fo:font-weight="bold" style:font-weight-asian="bold" fo:color="#000000" fo:font-size="12pt" style:font-size-asian="12pt" style:font-size-complex="12pt"/>
    </style:style>
    <style:style style:name="T41" style:parent-style-name="DefaultParagraphFont" style:family="text">
      <style:text-properties style:font-name="Times New Roman" fo:color="#000000" fo:font-size="12pt" style:font-size-asian="12pt" style:font-size-complex="12pt"/>
    </style:style>
    <style:style style:name="P42" style:parent-style-name="Normal" style:family="paragraph">
      <style:paragraph-properties fo:text-align="justify" fo:margin-bottom="0in" fo:text-indent="0.1972in"/>
    </style:style>
    <style:style style:name="T43" style:parent-style-name="DefaultParagraphFont" style:family="text">
      <style:text-properties style:font-name="Times New Roman" fo:font-weight="bold" style:font-weight-asian="bold" fo:color="#000000" fo:font-size="12pt" style:font-size-asian="12pt" style:font-size-complex="12pt"/>
    </style:style>
    <style:style style:name="T44" style:parent-style-name="DefaultParagraphFont" style:family="text">
      <style:text-properties style:font-name="Times New Roman" fo:color="#000000" fo:font-size="12pt" style:font-size-asian="12pt" style:font-size-complex="12pt"/>
    </style:style>
    <style:style style:name="T45" style:parent-style-name="DefaultParagraphFont" style:family="text">
      <style:text-properties style:font-name="Times New Roman" fo:color="#000000" fo:font-size="12pt" style:font-size-asian="12pt" style:font-size-complex="12pt"/>
    </style:style>
    <style:style style:name="P46" style:parent-style-name="Normal" style:family="paragraph">
      <style:paragraph-properties fo:text-align="justify" fo:margin-bottom="0in" fo:text-indent="0.1972in"/>
    </style:style>
    <style:style style:name="T47" style:parent-style-name="DefaultParagraphFont" style:family="text">
      <style:text-properties style:font-name="Times New Roman" fo:font-weight="bold" style:font-weight-asian="bold" fo:color="#000000" fo:font-size="12pt" style:font-size-asian="12pt" style:font-size-complex="12pt"/>
    </style:style>
    <style:style style:name="T48" style:parent-style-name="DefaultParagraphFont" style:family="text">
      <style:text-properties style:font-name="Times New Roman" fo:color="#000000" fo:font-size="12pt" style:font-size-asian="12pt" style:font-size-complex="12pt"/>
    </style:style>
    <style:style style:name="T49" style:parent-style-name="DefaultParagraphFont" style:family="text">
      <style:text-properties style:font-name="Times New Roman" fo:color="#000000" fo:font-size="12pt" style:font-size-asian="12pt" style:font-size-complex="12pt"/>
    </style:style>
    <style:style style:name="P50" style:parent-style-name="Normal" style:family="paragraph">
      <style:paragraph-properties fo:text-align="justify" fo:margin-bottom="0in" fo:text-indent="0.1972in"/>
      <style:text-properties style:font-name="Times New Roman" fo:color="#000000" fo:font-size="12pt" style:font-size-asian="12pt" style:font-size-complex="12pt"/>
    </style:style>
    <style:style style:name="P51" style:parent-style-name="Normal" style:family="paragraph">
      <style:paragraph-properties fo:text-align="center" fo:margin-bottom="0in" fo:margin-left="0.25in">
        <style:tab-stops/>
      </style:paragraph-properties>
      <style:text-properties style:font-name="Times New Roman" fo:font-weight="bold" style:font-weight-asian="bold" fo:color="#000000" fo:font-size="12pt" style:font-size-asian="12pt" style:font-size-complex="12pt"/>
    </style:style>
    <style:style style:name="P52" style:parent-style-name="Normal" style:family="paragraph">
      <style:paragraph-properties fo:text-align="justify" fo:margin-bottom="0in" fo:margin-left="0.25in">
        <style:tab-stops/>
      </style:paragraph-properties>
      <style:text-properties style:font-name="Times New Roman" fo:color="#000000" fo:font-size="12pt" style:font-size-asian="12pt" style:font-size-complex="12pt"/>
    </style:style>
    <style:style style:name="P53" style:parent-style-name="Normal" style:family="paragraph">
      <style:paragraph-properties fo:text-align="center" fo:margin-bottom="0in" fo:margin-left="0.25in">
        <style:tab-stops/>
      </style:paragraph-properties>
      <style:text-properties style:font-name="Times New Roman" fo:font-weight="bold" style:font-weight-asian="bold" fo:color="#000000" fo:font-size="12pt" style:font-size-asian="12pt" style:font-size-complex="12pt"/>
    </style:style>
    <style:style style:name="P54" style:parent-style-name="Normal" style:family="paragraph">
      <style:paragraph-properties fo:text-align="center" fo:margin-bottom="0in" fo:margin-left="0.25in">
        <style:tab-stops/>
      </style:paragraph-properties>
      <style:text-properties style:font-name="Times New Roman" fo:font-weight="bold" style:font-weight-asian="bold" fo:color="#000000" fo:font-size="12pt" style:font-size-asian="12pt" style:font-size-complex="12pt"/>
    </style:style>
    <style:style style:name="P55"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56" style:parent-style-name="Normal" style:family="paragraph">
      <style:paragraph-properties fo:text-align="justify" fo:margin-bottom="0in" fo:text-indent="0.25in"/>
      <style:text-properties style:font-name="Times New Roman" fo:font-weight="bold" style:font-weight-asian="bold" fo:color="#000000" fo:font-size="12pt" style:font-size-asian="12pt" style:font-size-complex="12pt"/>
    </style:style>
    <style:style style:name="P57"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58"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59"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0"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1"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2"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3"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4"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65"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6"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7"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8"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69" style:parent-style-name="Normal" style:family="paragraph">
      <style:paragraph-properties fo:text-align="justify" fo:margin-bottom="0in" fo:text-indent="0.25in"/>
      <style:text-properties style:font-name="Times New Roman" fo:font-weight="bold" style:font-weight-asian="bold" fo:color="#000000" fo:font-size="12pt" style:font-size-asian="12pt" style:font-size-complex="12pt"/>
    </style:style>
    <style:style style:name="P70"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71"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72"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73"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74"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75"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76" style:parent-style-name="Normal" style:family="paragraph">
      <style:paragraph-properties fo:text-align="justify" fo:margin-bottom="0in" fo:text-indent="0.25in"/>
    </style:style>
    <style:style style:name="T77" style:parent-style-name="DefaultParagraphFont" style:family="text">
      <style:text-properties style:font-name="Times New Roman" fo:color="#000000" fo:font-size="12pt" style:font-size-asian="12pt" style:font-size-complex="12pt"/>
    </style:style>
    <style:style style:name="T78" style:parent-style-name="DefaultParagraphFont" style:family="text">
      <style:text-properties style:font-name="Cambria" fo:font-size="8.5pt" style:font-size-asian="8.5pt" style:font-size-complex="8.5pt"/>
    </style:style>
    <style:style style:name="T79" style:parent-style-name="DefaultParagraphFont" style:family="text">
      <style:text-properties style:font-name="Times New Roman" fo:font-size="12pt" style:font-size-asian="12pt" style:font-size-complex="12pt"/>
    </style:style>
    <style:style style:name="P80"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81" style:parent-style-name="Normal" style:family="paragraph">
      <style:paragraph-properties fo:text-align="justify" fo:margin-bottom="0in" fo:text-indent="0.25in"/>
    </style:style>
    <style:style style:name="T82" style:parent-style-name="DefaultParagraphFont" style:family="text">
      <style:text-properties style:font-name="Times New Roman" fo:color="#000000" fo:font-size="12pt" style:font-size-asian="12pt" style:font-size-complex="12pt"/>
    </style:style>
    <style:style style:name="T83" style:parent-style-name="DefaultParagraphFont" style:family="text">
      <style:text-properties style:font-name="Times New Roman" fo:color="#000000" fo:font-size="12pt" style:font-size-asian="12pt" style:font-size-complex="12pt"/>
    </style:style>
    <style:style style:name="P84"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85"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86"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87" style:parent-style-name="Normal" style:family="paragraph">
      <style:paragraph-properties fo:text-align="justify" fo:margin-bottom="0in" fo:text-indent="0.25in"/>
      <style:text-properties style:font-name="Times New Roman" fo:font-weight="bold" style:font-weight-asian="bold" fo:color="#000000" fo:font-size="12pt" style:font-size-asian="12pt" style:font-size-complex="12pt"/>
    </style:style>
    <style:style style:name="P88"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89"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90"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91"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92" style:parent-style-name="Normal" style:family="paragraph">
      <style:paragraph-properties fo:text-align="justify" fo:margin-bottom="0in" fo:text-indent="0.25in"/>
    </style:style>
    <style:style style:name="T93" style:parent-style-name="DefaultParagraphFont" style:family="text">
      <style:text-properties style:font-name="Times New Roman" fo:color="#000000" fo:font-size="12pt" style:font-size-asian="12pt" style:font-size-complex="12pt"/>
    </style:style>
    <style:style style:name="T94" style:parent-style-name="DefaultParagraphFont" style:family="text">
      <style:text-properties style:font-name="Times New Roman" fo:color="#000000" fo:font-size="12pt" style:font-size-asian="12pt" style:font-size-complex="12pt"/>
    </style:style>
    <style:style style:name="P95" style:parent-style-name="Normal" style:family="paragraph">
      <style:paragraph-properties fo:margin-bottom="0in" fo:text-indent="0.25in"/>
      <style:text-properties style:font-name="Times New Roman" fo:font-weight="bold" style:font-weight-asian="bold" fo:color="#000000" fo:font-size="12pt" style:font-size-asian="12pt" style:font-size-complex="12pt"/>
    </style:style>
    <style:style style:name="P96" style:parent-style-name="Normal" style:family="paragraph">
      <style:paragraph-properties fo:text-align="justify" fo:margin-bottom="0in" fo:text-indent="0.25in"/>
      <style:text-properties style:font-name="Times New Roman" fo:font-weight="bold" style:font-weight-asian="bold" fo:color="#000000" fo:font-size="12pt" style:font-size-asian="12pt" style:font-size-complex="12pt"/>
    </style:style>
    <style:style style:name="P97" style:parent-style-name="Normal" style:family="paragraph">
      <style:paragraph-properties fo:text-align="center" fo:margin-bottom="0in" fo:text-indent="0.25in"/>
      <style:text-properties style:font-name="Times New Roman" fo:font-weight="bold" style:font-weight-asian="bold" fo:color="#000000" fo:font-size="12pt" style:font-size-asian="12pt" style:font-size-complex="12pt"/>
    </style:style>
    <style:style style:name="P98" style:parent-style-name="Normal" style:family="paragraph">
      <style:paragraph-properties fo:text-align="justify" fo:margin-bottom="0in" fo:text-indent="0.25in"/>
      <style:text-properties style:font-name="Times New Roman" fo:font-weight="bold" style:font-weight-asian="bold" fo:color="#000000" fo:font-size="12pt" style:font-size-asian="12pt" style:font-size-complex="12pt"/>
    </style:style>
    <style:style style:name="P99"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100"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101" style:parent-style-name="Normal" style:family="paragraph">
      <style:paragraph-properties fo:text-align="justify" fo:margin-bottom="0in" fo:text-indent="0.25in"/>
      <style:text-properties style:font-name="Times New Roman" fo:color="#000000" fo:font-size="12pt" style:font-size-asian="12pt" style:font-size-complex="12pt"/>
    </style:style>
    <style:style style:name="P102" style:parent-style-name="Normal" style:family="paragraph">
      <style:paragraph-properties fo:text-align="justify" fo:margin-bottom="0in" fo:text-indent="0.25in"/>
      <style:text-properties style:font-name="Times New Roman" fo:color="#000000" fo:font-size="12pt" style:font-size-asian="12pt" style:font-size-complex="12pt"/>
    </style:style>
  </office:automatic-styles>
  <office:body>
    <office:text text:use-soft-page-breaks="true">
      <text:p text:style-name="P1">Pielikums Nr. 6<text:s/></text:p>
      <text:p text:style-name="P2"><text:span text:style-name="T3">„</text:span><text:span text:style-name="T4">Pārskats<text:s/></text:span><text:span text:style-name="T5">par antenatālo aprūpi, abortiem un kontracepciju</text:span><text:span text:style-name="T6">”</text:span><text:span text:style-name="T7"><text:s/>aizpildīšanas vadlīnijas</text:span></text:p>
      <text:p text:style-name="P8"/>
      <text:p text:style-name="P9">Veidlapu aizpilda ārstniecības iestādes, kas nodrošina grūtnieču antenatālo<text:s/>aprūpi un kur tiek veikta grūtniecības pārtraukšana.<text:s/></text:p>
      <text:p text:style-name="P10">Informāciju saskaņā par grūtnieču antenatālo aprūpi pārsvarā sniedz ginekologu prakses, kuras ir ņēmušas savā aprūpē grūtnieces. Ja grūtniece apmeklē gan ģimenes ārstu, gan ginekologu, tad informācija saskaņā ar 6. pielikumu ir jāiesniedz tikai ginekologam, lai nedublētos informācija.</text:p>
      <text:p text:style-name="P11"/>
      <text:p text:style-name="P12">Veidlapā lietotie termini</text:p>
      <text:p text:style-name="P13"/>
      <text:p text:style-name="P14"><text:span text:style-name="T15">Aborts</text:span><text:span text:style-name="T16"><text:s/>– grūtniecības pārtraukšanās pirms pilnām 22 grūtniecības nedēļām.</text:span></text:p>
      <text:p text:style-name="P17"><text:span text:style-name="T18">Agrīns aborts</text:span><text:span text:style-name="T19"><text:s/>- līdz 12. grūtniecības nedēļai (11 nedēļām 6 dienām).</text:span></text:p>
      <text:p text:style-name="P20"><text:span text:style-name="T21">V</text:span><text:span text:style-name="T22">ēlīns aborts</text:span><text:span text:style-name="T23"><text:s/>- no 12. līdz 22. grūtniecības nedēļai (21 nedēļai, 6 dienām).</text:span></text:p>
      <text:p text:style-name="P24"><text:span text:style-name="T25">Mākslīgie aborti</text:span><text:span text:style-name="T26"><text:s/>– ietver legālos un medicīnisko abortus.</text:span></text:p>
      <text:p text:style-name="P27"><text:span text:style-name="T28">Legāls aborts</text:span><text:span text:style-name="T29"><text:s/>- grūtniecības pārtraukšana pēc sievietes vēlēšanās līdz 12. grūtniecības nedēļai, kas veikta sertificētā<text:s/></text:span><text:span text:style-name="T30">medicīnas iestādē.<text:s/></text:span></text:p>
      <text:p text:style-name="P31"><text:span text:style-name="T32">Medicīnisks aborts</text:span><text:span text:style-name="T33"><text:s/>- grūtniecības pārtraukšana medicīnas iestādē (kam piekrīt grūtniece, viņas vecāki vai aizbildnis) mātes anatomisku un funkcionālu pārmaiņu, diagnosticētu vai prognozējamu augļa iedzimtu vai ģenētisku pārmaiņu dēļ,<text:s/></text:span><text:span text:style-name="T34">pirms pilnām 24 grūtniecības nedēļām , kā arī sociālu apstākļu dēļ.</text:span></text:p>
      <text:p text:style-name="P35"><text:span text:style-name="T36">Spontāns aborts</text:span><text:span text:style-name="T37"><text:s/>- patvaļīga grūtniecības pārtraukšanās ar daļēju vai pilnīgu augļa olas izstumšanu no dzemdes, kas notiek ģenētisku izmaiņu, ārējās vides vai mātes organisma faktoru nelabv</text:span><text:span text:style-name="T38">ēlīgas ietekmes dēļ pirms pilnām 22 grūtniecības nedēļām.</text:span></text:p>
      <text:p text:style-name="P39"><text:span text:style-name="T40">Nenoticis (missed) aborts</text:span><text:span text:style-name="T41"><text:s/>- spontāna aborta paveids bez augļa olas izstumšanas no dzemdes, augļa dzīvības procesiem beidzoties.</text:span></text:p>
      <text:p text:style-name="P42"><text:span text:style-name="T43">Neskaidras izcelsmes aborts</text:span><text:span text:style-name="T44"><text:s/>- grūtniecības pārtraukšanās, ja ārējās vi</text:span><text:span text:style-name="T45">des vai organisma faktori, kas to izsaukuši vai veicinājuši, nav zināmi un tos nav iespējams noskaidrot.</text:span></text:p>
      <text:p text:style-name="P46"><text:span text:style-name="T47">Medikamentozais aborts<text:s/></text:span><text:span text:style-name="T48">- veicams līdz 7. grūtniecības nedēļai, grūtniecības pārtraukšana ar farmakoloģiskiem preparātiem. Medikamentozs aborts ir kā al</text:span><text:span text:style-name="T49">ternatīva metode ķirurģiskai grūtniecības pārtraukšanai.</text:span></text:p>
      <text:p text:style-name="P50"/>
      <text:p text:style-name="P51">1. tabula „Grūtnieču ambulatorā antenatālā aprūpe”</text:p>
      <text:p text:style-name="P52"/>
      <text:p text:style-name="P53">1.1.tabula „Grūtnieču skaits”</text:p>
      <text:p text:style-name="P54"/>
      <text:p text:style-name="P55">Tabulu aizpilda galvenokārt ginekologi – dzemdību speciālisti, ģimenes ārsts un vecmāte aizpilda tikai tādos gadījumos, ja tie pilnā mērā nodrošina grūtnieces aprūpi, neiesaistot ginekologu.</text:p>
      <text:p text:style-name="P56"/>
      <text:p text:style-name="P57">1.kolonnā norāda esošo grūtnieču skaitu, kuras jau ir aprūpē pārskata perioda sākumā (t.i. reģistrējušās anenatālai aprūpei jau iepriekšējā kalendārajā gadā, bet turpinās grūtniecība).</text:p>
      <text:soft-page-break/>
      <text:p text:style-name="P58">2.kolonnā norāda grūtnieču skaitu, kurām aprūpe uzsākta pārskata periodā (t.i. reģistrējušās antenatālai aprūpei esošā kalendārā gada ietvaros attiecīgajā ārstniecības iestādē).</text:p>
      <text:p text:style-name="P59">3.kolonnā norāda grūtnieču skaitu (no 2.kolonnas kopējā skaita), kuras savlaicīgi reģistrējušās antenatālai aprūpei jeb līdz 12.grūtniecības nedēļai.</text:p>
      <text:p text:style-name="P60">4.-5.kolonnā norāda nepilgadīgo grūtnieču skaitu (no 2.kolonnas kopējā skaita) no aprūpē reģistrētajām grūtniecēm kalendārā gada ietvaros, attiecīgi līdz 14 gadiem (ieskaitot) –<text:s/>4.kolonna un pusaudzes (15 – 17 gadi ieskaitot) – 5.kolonna.</text:p>
      <text:p text:style-name="P61">6.kolonnā norāda kopējo dzemdētāju skaitu no visām aprūpē esošajām grūtniecēm attiecīgajā ārstniecības iestādē (no 1. un 2.kolonnas kopējā skaita).</text:p>
      <text:p text:style-name="P62">7.kolonnā norāda grūtnieču skaitu, kurām turpinās grūtniecība jeb aprūpe pārskata perioda beigās.</text:p>
      <text:p text:style-name="P63"/>
      <text:p text:style-name="P64">1.2.tabula „Grūtnieču apmeklējumu kopskaits antenatālai aprūpei”</text:p>
      <text:p text:style-name="P65"><text:s/></text:p>
      <text:p text:style-name="P66">Tabulu aizpilda galvenokārt ginekologi – dzemdību speciālisti, ģimenes ārsts un vecmāte aizpilda tikai tādos gadījumos, ja tie pilnā mērā<text:s/>nodrošina grūtnieces aprūpi, neiesaistot ginekologu.</text:p>
      <text:p text:style-name="P67"/>
      <text:p text:style-name="P68">1.kolonnā norāda grūtnieču kopējo apmeklējumu (par 1.1.tabulas 6. aili - kopējais dzemdētāju skaits no visām aprūpē esošajām grūtniecēm pārskata periodā) skaitu pārskata periodā, minot pie katra<text:s/>speciālista (ginekologa-dzemdību speciālista, vecmātes, ģimenes ārsta) atsevišķi.</text:p>
      <text:p text:style-name="P69"/>
      <text:p text:style-name="P70">2. tabula „Aborti”</text:p>
      <text:p text:style-name="P71"/>
      <text:p text:style-name="P72">Tabulu aizpilda tikai tās ārstniecības iestādes vai speciālisti, kuri nodrošina grūtniecības pārtraukšanu, nevis tikai nosūta uz to.</text:p>
      <text:p text:style-name="P73"/>
      <text:p text:style-name="P74">1.kolonnā norāda abortu summu katrā ailē, ko veido attiecīgās ailes summas sadalījumā pa sieviešu vecuma grupām (3.-12. aiļu summa).<text:s/></text:p>
      <text:p text:style-name="P75">2.kolonnā norāda abortu skaitu HIV infekcijas dēļ (no 1.kolonnas kopskaita).</text:p>
      <text:p text:style-name="P76"><text:span text:style-name="T77">1.1 un 1.2.aile veido 1.rindas kopējo mākslīgo abortu skaitu.</text:span><text:span text:style-name="T78"><text:s/></text:span><text:span text:style-name="T79">Mākslīgo abortu skaitā ietilpst arī medikamentozie aborti, ja tādi ir.</text:span></text:p>
      <text:p text:style-name="P80">1.2.1.ailē norāda vēlīno abortu skaitu no medīciniskajiem (no 1.2. ailes kopskaita).</text:p>
      <text:p text:style-name="P81"><text:span text:style-name="T82">2.1.ailē norāda</text:span><text:s/><text:span text:style-name="T83">vēlīno abortu skaitu no spontānajiem (no 2.ailes kopskaita).</text:span></text:p>
      <text:p text:style-name="P84">4.1.ailē norāda vēlīno<text:s/>abortu skaitu no pārējiem un neskaidras izcelsmes abortiem (no 4.ailes kopskaita).</text:p>
      <text:p text:style-name="P85">5.aile veido kopējo abortu skaitu no pamatrindām (1.+2.+3.+4 ailes summa).</text:p>
      <text:p text:style-name="P86">5.1.ailē norāda abortu skaitu, ja pārtraukta / pārtraukusies pirmā grūtniecība (no 5.ailes kopsummas).</text:p>
      <text:p text:style-name="P87"/>
      <text:p text:style-name="P88">2.1.tabula „Medikamentozo abortu skaits”</text:p>
      <text:p text:style-name="P89"/>
      <text:p text:style-name="P90">Tabulā norāda grūtniecības pārtraukšanu, izmantojot speciālus medikamentus, aizstājot ķirurģisku iejaukšanos, kas ir no kopējo abortu skaita, kas minēti 2.tabulas 1.ailē.</text:p>
      <text:soft-page-break/>
      <text:p text:style-name="P91"><text:s/></text:p>
      <text:p text:style-name="P92"><text:span text:style-name="T93">1.kolonnā norāda kopējo medikamento</text:span><text:span text:style-name="T94">zo abortu skaitu, 2.kolonnā HIV infekcijas dēļ un 3.-12.aiļu summa (pa sievietes vecuma grupām) veido 1.kolonnas summu.<text:s/></text:span></text:p>
      <text:p text:style-name="P95"/>
      <text:p text:style-name="P96"/>
      <text:p text:style-name="P97">3. tabula „Kontracepcija”</text:p>
      <text:p text:style-name="P98"/>
      <text:p text:style-name="P99">Tabulas attiecīgās ailes aizpilda tikai tās ārstniecības iestādes vai speciālisti, kuri nodrošina kontracepciju, nevis tikai nosūta sievieti uz to.</text:p>
      <text:p text:style-name="P100">1.ailē norāda sieviešu skaitu, kurām atskaites periodā uzsākta vai veikta dzemdes kontracepcijas spirāle<text:s/></text:p>
      <text:p text:style-name="P101">2. ailē norāda sieviešu skaitu, kurām atskaites periodā uzsākta vai veikta ķirurģiskā kontracepcija.<text:s/></text:p>
      <text:p text:style-name="P102"/>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Helvetica" svg:font-family="Helvetica"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1.1812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Irisa Zile</meta:initial-creator>
    <dc:creator>Alise Bāliņa</dc:creator>
    <meta:creation-date>2018-11-26T13:39:00Z</meta:creation-date>
    <dc:date>2018-12-13T10:00:00Z</dc:date>
    <meta:template xlink:href="Normal" xlink:type="simple"/>
    <meta:editing-cycles>10</meta:editing-cycles>
    <meta:editing-duration>PT480S</meta:editing-duration>
    <meta:document-statistic meta:page-count="3" meta:paragraph-count="11" meta:word-count="3527" meta:character-count="5527" meta:row-count="16" meta:non-whitespace-character-count="2011"/>
  </office:meta>
</office:document-meta>
</file>